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20c252fefe33f689076bc960d358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chulfruchtprogramm"/><text:bookmark-start text:name="__RefHeading___schulfruchtprogramm_1"/><text:bookmark-start text:name="schulfruchtprogramm"/>Schulfruchtprogramm<text:bookmark-end text:name="__RefHeading___schulfruchtprogramm_1"/><text:bookmark-end text:name="schulfruchtprogramm"/></text:h>
      <text:p text:style-name="Text_20_body">Unsere Schule nimmt seit dem Schuljahr 2017 am EU-Schulprogramm teil.
Alle wichtigen Informationen unter:
<text:a xlink:type="simple" xlink:href="https://mlr.baden-wuerttemberg.de/de/unsere-themen/ernaehrung/eu-schulprogramm/allgemeine-informationen/" text:style-name="Internet_20_link" text:visited-style-name="Visited_20_Internet_20_Link">Schulfruchtprogramm</text:a></text:p>
      <text:p text:style-name="Text_20_body">Die Teilnahme am EU-Schulfruchtprogramm muss jährlich neu beantragt werden. Dazu erhält die Schule meist Ende März die Aufforderung sich bis zu einem bestimmten Termin bei Bedarf erneut anzumelden. Wird die Frist nicht eingehalten, verfällt der Anspruch auf die Teilnahme für das kommende Schuljahr.
Frau Bitonti übernimmt die Anmeldung. Alle dafür benötigten Unterlagen sind bei ihr gespeichert.
Zum neuen Schuljahr teilt der Obstlieferant mit, in welchen Kalenderwochen er die Schule beliefert.</text:p>
      <text:p text:style-name="Text_20_body">Unser Lieferant is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f620c252fefe33f689076bc960d358b6.png" xlink:type="simple" xlink:show="embed" xlink:actuate="onLoad"/></draw:frame></text:p>
          </table:table-cell>
          <table:table-cell office:value-type="string" table:style-name="PluginODTAutoStyle_TableCell_4">
            <text:p text:style-name="PluginODTAutoStyle_Paragraph_5"><text:span text:style-name="Strong_20_Emphasis">Götz &amp; Müller Früchte GbR</text:span>Alte Stuttgarter Straße 6  --  71106 Magstadt</text:p>
            <text:p text:style-name="Text_20_body">0176/66684160  --  gmfruechte@gmx.de</text:p>
          </table:table-cell>
        </table:table-row>
      </table:table>
      <text:p text:style-name="Text_20_body">Die jeweiligen Klassenlehrkräfte holen sich für ihre Klasse das Obst und stellen es ihren Schülerinnen und Schülern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2026-09-02T03::45:39</meta:creation-date>
    <dc:creator>Generated</dc:creator>
    <dc:date>2026-09-02T03::45:39</dc:date>
    <dc:language>en-US</dc:language>
    <meta:editing-cycles>1</meta:editing-cycles>
    <meta:editing-duration>PT0S</meta:editing-duration>
    <dc:title>wiki:schulfruchtprogramm</dc:title>
  </office:meta>
</office:document-meta>
</file>